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1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20927083333333cm" style:use-optimal-column-width="true"/>
    </style:style>
    <style:style style:name="co3" style:family="table-column">
      <style:table-column-properties fo:break-before="auto" style:column-width="2.52677083333333cm" style:use-optimal-column-width="true"/>
    </style:style>
    <style:style style:name="co4" style:family="table-column">
      <style:table-column-properties fo:break-before="auto" style:column-width="1.91822916666667cm" style:use-optimal-column-width="true"/>
    </style:style>
    <style:style style:name="co5" style:family="table-column">
      <style:table-column-properties fo:break-before="auto" style:column-width="4.4053125cm" style:use-optimal-column-width="true"/>
    </style:style>
    <style:style style:name="co6" style:family="table-column">
      <style:table-column-properties fo:break-before="auto" style:column-width="2.5796875cm" style:use-optimal-column-width="true"/>
    </style:style>
    <style:style style:name="co7" style:family="table-column">
      <style:table-column-properties fo:break-before="auto" style:column-width="2.76489583333333cm" style:use-optimal-column-width="true"/>
    </style:style>
    <style:style style:name="co8" style:family="table-column">
      <style:table-column-properties fo:break-before="auto" style:column-width="4.29947916666667cm" style:use-optimal-column-width="true"/>
    </style:style>
    <style:style style:name="co9" style:family="table-column">
      <style:table-column-properties fo:break-before="auto" style:column-width="3.16177083333333cm" style:use-optimal-column-width="true"/>
    </style:style>
    <style:style style:name="co10" style:family="table-column">
      <style:table-column-properties fo:break-before="auto" style:column-width="2.44739583333333cm" style:use-optimal-column-width="true"/>
    </style:style>
    <style:style style:name="co11" style:family="table-column">
      <style:table-column-properties fo:break-before="auto" style:column-width="3.3734375cm" style:use-optimal-column-width="true"/>
    </style:style>
    <style:style style:name="ro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t_15_T6" table:style-name="ta1">
        <table:table-column table:style-name="co1" table:number-columns-repeated="9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2">
            <text:p>Participant</text:p>
          </table:table-cell>
          <table:table-cell office:value-type="string" table:style-name="ce2">
            <text:p>Group</text:p>
          </table:table-cell>
          <table:table-cell office:value-type="string" table:style-name="ce2">
            <text:p>M_1</text:p>
          </table:table-cell>
          <table:table-cell office:value-type="string" table:style-name="ce2">
            <text:p>M_2</text:p>
          </table:table-cell>
          <table:table-cell office:value-type="string" table:style-name="ce2">
            <text:p>M_3</text:p>
          </table:table-cell>
          <table:table-cell office:value-type="string" table:style-name="ce2">
            <text:p>M_4</text:p>
          </table:table-cell>
          <table:table-cell office:value-type="string" table:style-name="ce2">
            <text:p>M_5</text:p>
          </table:table-cell>
          <table:table-cell office:value-type="string" table:style-name="ce2">
            <text:p>M_6</text:p>
          </table:table-cell>
          <table:table-cell office:value-type="string" table:style-name="ce2">
            <text:p>Test</text:p>
          </table:table-cell>
          <table:table-cell office:value-type="string" table:style-name="ce2">
            <text:p>Elab_Project</text:p>
          </table:table-cell>
          <table:table-cell office:value-type="string" table:style-name="ce2">
            <text:p>Defen_Project</text:p>
          </table:table-cell>
          <table:table-cell table:number-columns-repeated="16373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14" table:style-name="ce4">
            <text:p>14</text:p>
          </table:table-cell>
          <table:table-cell office:value-type="float" office:value="49" table:style-name="ce4">
            <text:p>4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3">
            <text:p>7,0</text:p>
          </table:table-cell>
          <table:table-cell office:value-type="float" office:value="8" table:style-name="ce3">
            <text:p>8,0</text:p>
          </table:table-cell>
          <table:table-cell office:value-type="float" office:value="6" table:style-name="ce3">
            <text:p>6,0</text:p>
          </table:table-cell>
          <table:table-cell table:number-columns-repeated="16373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26" table:style-name="ce4">
            <text:p>26</text:p>
          </table:table-cell>
          <table:table-cell office:value-type="float" office:value="30" table:style-name="ce4">
            <text:p>30</text:p>
          </table:table-cell>
          <table:table-cell office:value-type="float" office:value="88" table:style-name="ce4">
            <text:p>8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.1099999999999994" table:style-name="ce3">
            <text:p>7,1</text:p>
          </table:table-cell>
          <table:table-cell office:value-type="float" office:value="8" table:style-name="ce3">
            <text:p>8,0</text:p>
          </table:table-cell>
          <table:table-cell office:value-type="float" office:value="6" table:style-name="ce3">
            <text:p>6,0</text:p>
          </table:table-cell>
          <table:table-cell table:number-columns-repeated="16373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21" table:style-name="ce4">
            <text:p>21</text:p>
          </table:table-cell>
          <table:table-cell office:value-type="float" office:value="30" table:style-name="ce4">
            <text:p>30</text:p>
          </table:table-cell>
          <table:table-cell office:value-type="float" office:value="68" table:style-name="ce4">
            <text:p>6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.33" table:style-name="ce3">
            <text:p>9,3</text:p>
          </table:table-cell>
          <table:table-cell office:value-type="float" office:value="8" table:style-name="ce3">
            <text:p>8,0</text:p>
          </table:table-cell>
          <table:table-cell office:value-type="float" office:value="6" table:style-name="ce3">
            <text:p>6,0</text:p>
          </table:table-cell>
          <table:table-cell table:number-columns-repeated="16373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9" table:style-name="ce4">
            <text:p>9</text:p>
          </table:table-cell>
          <table:table-cell office:value-type="float" office:value="49" table:style-name="ce4">
            <text:p>49</text:p>
          </table:table-cell>
          <table:table-cell office:value-type="float" office:value="68" table:style-name="ce4">
            <text:p>6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5549999999999997" table:style-name="ce3">
            <text:p>8,6</text:p>
          </table:table-cell>
          <table:table-cell office:value-type="float" office:value="8" table:style-name="ce3">
            <text:p>8,0</text:p>
          </table:table-cell>
          <table:table-cell office:value-type="float" office:value="6" table:style-name="ce3">
            <text:p>6,0</text:p>
          </table:table-cell>
          <table:table-cell table:number-columns-repeated="16373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16" table:style-name="ce4">
            <text:p>16</text:p>
          </table:table-cell>
          <table:table-cell office:value-type="float" office:value="22" table:style-name="ce4">
            <text:p>22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11" table:style-name="ce3">
            <text:p>8,1</text:p>
          </table:table-cell>
          <table:table-cell office:value-type="float" office:value="8" table:style-name="ce3">
            <text:p>8,0</text:p>
          </table:table-cell>
          <table:table-cell office:value-type="float" office:value="6" table:style-name="ce3">
            <text:p>6,0</text:p>
          </table:table-cell>
          <table:table-cell table:number-columns-repeated="16373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14" table:style-name="ce4">
            <text:p>14</text:p>
          </table:table-cell>
          <table:table-cell office:value-type="float" office:value="14" table:style-name="ce4">
            <text:p>14</text:p>
          </table:table-cell>
          <table:table-cell office:value-type="float" office:value="85" table:style-name="ce4">
            <text:p>8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.2249999999999996" table:style-name="ce3">
            <text:p>6,2</text:p>
          </table:table-cell>
          <table:table-cell office:value-type="float" office:value="8.5" table:style-name="ce3">
            <text:p>8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float" office:value="1" table:style-name="ce4">
            <text:p>1</text:p>
          </table:table-cell>
          <table:table-cell office:value-type="float" office:value="19" table:style-name="ce4">
            <text:p>19</text:p>
          </table:table-cell>
          <table:table-cell office:value-type="float" office:value="32" table:style-name="ce4">
            <text:p>32</text:p>
          </table:table-cell>
          <table:table-cell office:value-type="float" office:value="73" table:style-name="ce4">
            <text:p>73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9.6649999999999991" table:style-name="ce3">
            <text:p>9,7</text:p>
          </table:table-cell>
          <table:table-cell office:value-type="float" office:value="8.5" table:style-name="ce3">
            <text:p>8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19" table:style-name="ce4">
            <text:p>19</text:p>
          </table:table-cell>
          <table:table-cell office:value-type="float" office:value="148" table:style-name="ce4">
            <text:p>148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3">
            <text:p>7,0</text:p>
          </table:table-cell>
          <table:table-cell office:value-type="float" office:value="8.5" table:style-name="ce3">
            <text:p>8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.335" table:style-name="ce3">
            <text:p>7,3</text:p>
          </table:table-cell>
          <table:table-cell office:value-type="float" office:value="8.5" table:style-name="ce3">
            <text:p>8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float" office:value="1" table:style-name="ce4">
            <text:p>1</text:p>
          </table:table-cell>
          <table:table-cell office:value-type="float" office:value="27" table:style-name="ce4">
            <text:p>27</text:p>
          </table:table-cell>
          <table:table-cell office:value-type="float" office:value="29" table:style-name="ce4">
            <text:p>29</text:p>
          </table:table-cell>
          <table:table-cell office:value-type="float" office:value="69" table:style-name="ce4">
            <text:p>6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.6649999999999991" table:style-name="ce3">
            <text:p>9,7</text:p>
          </table:table-cell>
          <table:table-cell office:value-type="float" office:value="8.5" table:style-name="ce3">
            <text:p>8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15" table:style-name="ce4">
            <text:p>15</text:p>
          </table:table-cell>
          <table:table-cell office:value-type="float" office:value="50" table:style-name="ce4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2199999999999989" table:style-name="ce3">
            <text:p>8,2</text:p>
          </table:table-cell>
          <table:table-cell office:value-type="float" office:value="8.5" table:style-name="ce3">
            <text:p>8,5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float" office:value="1" table:style-name="ce4">
            <text:p>1</text:p>
          </table:table-cell>
          <table:table-cell office:value-type="float" office:value="18" table:style-name="ce4">
            <text:p>18</text:p>
          </table:table-cell>
          <table:table-cell office:value-type="float" office:value="21" table:style-name="ce4">
            <text:p>21</text:p>
          </table:table-cell>
          <table:table-cell office:value-type="float" office:value="53" table:style-name="ce4">
            <text:p>53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3">
            <text:p>10,0</text:p>
          </table:table-cell>
          <table:table-cell office:value-type="float" office:value="8.5" table:style-name="ce3">
            <text:p>8,5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float" office:value="1" table:style-name="ce4">
            <text:p>1</text:p>
          </table:table-cell>
          <table:table-cell office:value-type="float" office:value="10" table:style-name="ce4">
            <text:p>10</text:p>
          </table:table-cell>
          <table:table-cell office:value-type="float" office:value="25" table:style-name="ce4">
            <text:p>25</text:p>
          </table:table-cell>
          <table:table-cell office:value-type="float" office:value="66" table:style-name="ce4">
            <text:p>6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3">
            <text:p>7,0</text:p>
          </table:table-cell>
          <table:table-cell office:value-type="float" office:value="8.5" table:style-name="ce3">
            <text:p>8,5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29" table:style-name="ce4">
            <text:p>29</text:p>
          </table:table-cell>
          <table:table-cell office:value-type="float" office:value="63" table:style-name="ce4">
            <text:p>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89" table:style-name="ce3">
            <text:p>8,9</text:p>
          </table:table-cell>
          <table:table-cell office:value-type="float" office:value="8.5" table:style-name="ce3">
            <text:p>8,5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31" table:style-name="ce4">
            <text:p>31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9.2199999999999989" table:style-name="ce3">
            <text:p>9,2</text:p>
          </table:table-cell>
          <table:table-cell office:value-type="float" office:value="8.5" table:style-name="ce3">
            <text:p>8,5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float" office:value="1" table:style-name="ce4">
            <text:p>1</text:p>
          </table:table-cell>
          <table:table-cell office:value-type="float" office:value="45" table:style-name="ce4">
            <text:p>45</text:p>
          </table:table-cell>
          <table:table-cell office:value-type="float" office:value="76" table:style-name="ce4">
            <text:p>76</text:p>
          </table:table-cell>
          <table:table-cell office:value-type="float" office:value="68" table:style-name="ce4">
            <text:p>6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.7799999999999994" table:style-name="ce3">
            <text:p>5,8</text:p>
          </table:table-cell>
          <table:table-cell office:value-type="float" office:value="8.75" table:style-name="ce3">
            <text:p>8,8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15" table:style-name="ce4">
            <text:p>15</text:p>
          </table:table-cell>
          <table:table-cell office:value-type="float" office:value="34" table:style-name="ce4">
            <text:p>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.11" table:style-name="ce3">
            <text:p>9,1</text:p>
          </table:table-cell>
          <table:table-cell office:value-type="float" office:value="8.75" table:style-name="ce3">
            <text:p>8,8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float" office:value="1" table:style-name="ce4">
            <text:p>1</text:p>
          </table:table-cell>
          <table:table-cell office:value-type="float" office:value="26" table:style-name="ce4">
            <text:p>26</text:p>
          </table:table-cell>
          <table:table-cell office:value-type="float" office:value="30" table:style-name="ce4">
            <text:p>30</text:p>
          </table:table-cell>
          <table:table-cell office:value-type="float" office:value="57" table:style-name="ce4">
            <text:p>57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.665" table:style-name="ce3">
            <text:p>6,7</text:p>
          </table:table-cell>
          <table:table-cell office:value-type="float" office:value="8.75" table:style-name="ce3">
            <text:p>8,8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float" office:value="1" table:style-name="ce4">
            <text:p>1</text:p>
          </table:table-cell>
          <table:table-cell office:value-type="float" office:value="20" table:style-name="ce4">
            <text:p>20</text:p>
          </table:table-cell>
          <table:table-cell office:value-type="float" office:value="27" table:style-name="ce4">
            <text:p>27</text:p>
          </table:table-cell>
          <table:table-cell office:value-type="float" office:value="48" table:style-name="ce4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.4450000000000003" table:style-name="ce3">
            <text:p>4,4</text:p>
          </table:table-cell>
          <table:table-cell office:value-type="float" office:value="8.75" table:style-name="ce3">
            <text:p>8,8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float" office:value="1" table:style-name="ce4">
            <text:p>1</text:p>
          </table:table-cell>
          <table:table-cell office:value-type="float" office:value="10" table:style-name="ce4">
            <text:p>10</text:p>
          </table:table-cell>
          <table:table-cell office:value-type="float" office:value="27" table:style-name="ce4">
            <text:p>27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.665" table:style-name="ce3">
            <text:p>7,7</text:p>
          </table:table-cell>
          <table:table-cell office:value-type="float" office:value="8.75" table:style-name="ce3">
            <text:p>8,8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float" office:value="1" table:style-name="ce4">
            <text:p>1</text:p>
          </table:table-cell>
          <table:table-cell office:value-type="float" office:value="20" table:style-name="ce4">
            <text:p>20</text:p>
          </table:table-cell>
          <table:table-cell office:value-type="float" office:value="25" table:style-name="ce4">
            <text:p>25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.8849999999999998" table:style-name="ce3">
            <text:p>7,9</text:p>
          </table:table-cell>
          <table:table-cell office:value-type="float" office:value="9" table:style-name="ce3">
            <text:p>9,0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float" office:value="1" table:style-name="ce4">
            <text:p>1</text:p>
          </table:table-cell>
          <table:table-cell office:value-type="float" office:value="47" table:style-name="ce4">
            <text:p>47</text:p>
          </table:table-cell>
          <table:table-cell office:value-type="float" office:value="25" table:style-name="ce4">
            <text:p>25</text:p>
          </table:table-cell>
          <table:table-cell office:value-type="float" office:value="87" table:style-name="ce4">
            <text:p>8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11" table:style-name="ce3">
            <text:p>8,1</text:p>
          </table:table-cell>
          <table:table-cell office:value-type="float" office:value="9" table:style-name="ce3">
            <text:p>9,0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float" office:value="1" table:style-name="ce4">
            <text:p>1</text:p>
          </table:table-cell>
          <table:table-cell office:value-type="float" office:value="27" table:style-name="ce4">
            <text:p>27</text:p>
          </table:table-cell>
          <table:table-cell office:value-type="float" office:value="18" table:style-name="ce4">
            <text:p>18</text:p>
          </table:table-cell>
          <table:table-cell office:value-type="float" office:value="62" table:style-name="ce4">
            <text:p>6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6649999999999991" table:style-name="ce3">
            <text:p>8,7</text:p>
          </table:table-cell>
          <table:table-cell office:value-type="float" office:value="9" table:style-name="ce3">
            <text:p>9,0</text:p>
          </table:table-cell>
          <table:table-cell office:value-type="float" office:value="8.75" table:style-name="ce3">
            <text:p>8,8</text:p>
          </table:table-cell>
          <table:table-cell table:number-columns-repeated="16373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float" office:value="1" table:style-name="ce4">
            <text:p>1</text:p>
          </table:table-cell>
          <table:table-cell office:value-type="float" office:value="16" table:style-name="ce4">
            <text:p>16</text:p>
          </table:table-cell>
          <table:table-cell office:value-type="float" office:value="27" table:style-name="ce4">
            <text:p>27</text:p>
          </table:table-cell>
          <table:table-cell office:value-type="float" office:value="41" table:style-name="ce4">
            <text:p>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6649999999999991" table:style-name="ce3">
            <text:p>8,7</text:p>
          </table:table-cell>
          <table:table-cell office:value-type="float" office:value="8" table:style-name="ce3">
            <text:p>8,0</text:p>
          </table:table-cell>
          <table:table-cell office:value-type="float" office:value="7.75" table:style-name="ce3">
            <text:p>7,8</text:p>
          </table:table-cell>
          <table:table-cell table:number-columns-repeated="16373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float" office:value="1" table:style-name="ce4">
            <text:p>1</text:p>
          </table:table-cell>
          <table:table-cell office:value-type="float" office:value="21" table:style-name="ce4">
            <text:p>21</text:p>
          </table:table-cell>
          <table:table-cell office:value-type="float" office:value="20" table:style-name="ce4">
            <text:p>20</text:p>
          </table:table-cell>
          <table:table-cell office:value-type="float" office:value="71" table:style-name="ce4">
            <text:p>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33" table:style-name="ce3">
            <text:p>8,3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float" office:value="1" table:style-name="ce4">
            <text:p>1</text:p>
          </table:table-cell>
          <table:table-cell office:value-type="float" office:value="9" table:style-name="ce4">
            <text:p>9</text:p>
          </table:table-cell>
          <table:table-cell office:value-type="float" office:value="53" table:style-name="ce4">
            <text:p>53</text:p>
          </table:table-cell>
          <table:table-cell office:value-type="float" office:value="102" table:style-name="ce4">
            <text:p>10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.22" table:style-name="ce3">
            <text:p>6,2</text:p>
          </table:table-cell>
          <table:table-cell office:value-type="float" office:value="7" table:style-name="ce3">
            <text:p>7,0</text:p>
          </table:table-cell>
          <table:table-cell office:value-type="float" office:value="5" table:style-name="ce3">
            <text:p>5,0</text:p>
          </table:table-cell>
          <table:table-cell table:number-columns-repeated="16373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float" office:value="1" table:style-name="ce4">
            <text:p>1</text:p>
          </table:table-cell>
          <table:table-cell office:value-type="float" office:value="21" table:style-name="ce4">
            <text:p>21</text:p>
          </table:table-cell>
          <table:table-cell office:value-type="float" office:value="21" table:style-name="ce4">
            <text:p>21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3">
            <text:p>9,0</text:p>
          </table:table-cell>
          <table:table-cell office:value-type="float" office:value="7" table:style-name="ce3">
            <text:p>7,0</text:p>
          </table:table-cell>
          <table:table-cell office:value-type="float" office:value="5" table:style-name="ce3">
            <text:p>5,0</text:p>
          </table:table-cell>
          <table:table-cell table:number-columns-repeated="16373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float" office:value="1" table:style-name="ce4">
            <text:p>1</text:p>
          </table:table-cell>
          <table:table-cell office:value-type="float" office:value="40" table:style-name="ce4">
            <text:p>40</text:p>
          </table:table-cell>
          <table:table-cell office:value-type="float" office:value="32" table:style-name="ce4">
            <text:p>32</text:p>
          </table:table-cell>
          <table:table-cell office:value-type="float" office:value="96" table:style-name="ce4">
            <text:p>96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4450000000000003" table:style-name="ce3">
            <text:p>8,4</text:p>
          </table:table-cell>
          <table:table-cell office:value-type="float" office:value="7" table:style-name="ce3">
            <text:p>7,0</text:p>
          </table:table-cell>
          <table:table-cell office:value-type="float" office:value="5" table:style-name="ce3">
            <text:p>5,0</text:p>
          </table:table-cell>
          <table:table-cell table:number-columns-repeated="16373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float" office:value="1" table:style-name="ce4">
            <text:p>1</text:p>
          </table:table-cell>
          <table:table-cell office:value-type="float" office:value="20" table:style-name="ce4">
            <text:p>20</text:p>
          </table:table-cell>
          <table:table-cell office:value-type="float" office:value="26" table:style-name="ce4">
            <text:p>26</text:p>
          </table:table-cell>
          <table:table-cell office:value-type="float" office:value="122" table:style-name="ce4">
            <text:p>1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3">
            <text:p>9,0</text:p>
          </table:table-cell>
          <table:table-cell office:value-type="float" office:value="7.5" table:style-name="ce3">
            <text:p>7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float" office:value="1" table:style-name="ce4">
            <text:p>1</text:p>
          </table:table-cell>
          <table:table-cell office:value-type="float" office:value="29" table:style-name="ce4">
            <text:p>29</text:p>
          </table:table-cell>
          <table:table-cell office:value-type="float" office:value="47" table:style-name="ce4">
            <text:p>47</text:p>
          </table:table-cell>
          <table:table-cell office:value-type="float" office:value="95" table:style-name="ce4">
            <text:p>95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3">
            <text:p>7,0</text:p>
          </table:table-cell>
          <table:table-cell office:value-type="float" office:value="7.5" table:style-name="ce3">
            <text:p>7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float" office:value="1" table:style-name="ce4">
            <text:p>1</text:p>
          </table:table-cell>
          <table:table-cell office:value-type="float" office:value="30" table:style-name="ce4">
            <text:p>30</text:p>
          </table:table-cell>
          <table:table-cell office:value-type="float" office:value="29" table:style-name="ce4">
            <text:p>29</text:p>
          </table:table-cell>
          <table:table-cell office:value-type="float" office:value="272" table:style-name="ce4">
            <text:p>272</text:p>
          </table:table-cell>
          <table:table-cell office:value-type="float" office:value="27" table:style-name="ce4">
            <text:p>27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9.33" table:style-name="ce3">
            <text:p>9,3</text:p>
          </table:table-cell>
          <table:table-cell office:value-type="float" office:value="7.5" table:style-name="ce3">
            <text:p>7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24" table:style-name="ce4">
            <text:p>24</text:p>
          </table:table-cell>
          <table:table-cell office:value-type="float" office:value="41" table:style-name="ce4">
            <text:p>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.33" table:style-name="ce3">
            <text:p>6,3</text:p>
          </table:table-cell>
          <table:table-cell office:value-type="float" office:value="7.5" table:style-name="ce3">
            <text:p>7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27" table:style-name="ce4">
            <text:p>27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.1099999999999994" table:style-name="ce3">
            <text:p>7,1</text:p>
          </table:table-cell>
          <table:table-cell office:value-type="float" office:value="7.5" table:style-name="ce3">
            <text:p>7,5</text:p>
          </table:table-cell>
          <table:table-cell office:value-type="float" office:value="7.333333333333333" table:style-name="ce3">
            <text:p>7,3</text:p>
          </table:table-cell>
          <table:table-cell table:number-columns-repeated="16373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float" office:value="1" table:style-name="ce4">
            <text:p>1</text:p>
          </table:table-cell>
          <table:table-cell office:value-type="float" office:value="35" table:style-name="ce4">
            <text:p>35</text:p>
          </table:table-cell>
          <table:table-cell office:value-type="float" office:value="40" table:style-name="ce4">
            <text:p>40</text:p>
          </table:table-cell>
          <table:table-cell office:value-type="float" office:value="71" table:style-name="ce4">
            <text:p>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4">
            <text:p>5</text:p>
          </table:table-cell>
          <table:table-cell office:value-type="float" office:value="45" table:style-name="ce4">
            <text:p>45</text:p>
          </table:table-cell>
          <table:table-cell office:value-type="float" office:value="35" table:style-name="ce4">
            <text:p>35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8.6649999999999991" table:style-name="ce3">
            <text:p>8,7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float" office:value="1" table:style-name="ce4">
            <text:p>1</text:p>
          </table:table-cell>
          <table:table-cell office:value-type="float" office:value="15" table:style-name="ce4">
            <text:p>15</text:p>
          </table:table-cell>
          <table:table-cell office:value-type="float" office:value="17" table:style-name="ce4">
            <text:p>17</text:p>
          </table:table-cell>
          <table:table-cell office:value-type="float" office:value="80" table:style-name="ce4">
            <text:p>80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3">
            <text:p>10,0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float" office:value="1" table:style-name="ce4">
            <text:p>1</text:p>
          </table:table-cell>
          <table:table-cell office:value-type="float" office:value="10" table:style-name="ce4">
            <text:p>10</text:p>
          </table:table-cell>
          <table:table-cell office:value-type="float" office:value="63" table:style-name="ce4">
            <text:p>63</text:p>
          </table:table-cell>
          <table:table-cell office:value-type="float" office:value="47" table:style-name="ce4">
            <text:p>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3350000000000009" table:style-name="ce3">
            <text:p>8,3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float" office:value="1" table:style-name="ce4">
            <text:p>1</text:p>
          </table:table-cell>
          <table:table-cell office:value-type="float" office:value="17" table:style-name="ce4">
            <text:p>17</text:p>
          </table:table-cell>
          <table:table-cell office:value-type="float" office:value="29" table:style-name="ce4">
            <text:p>29</text:p>
          </table:table-cell>
          <table:table-cell office:value-type="float" office:value="163" table:style-name="ce4">
            <text:p>163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.3350000000000009" table:style-name="ce3">
            <text:p>9,3</text:p>
          </table:table-cell>
          <table:table-cell office:value-type="float" office:value="8" table:style-name="ce3">
            <text:p>8,0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float" office:value="1" table:style-name="ce4">
            <text:p>1</text:p>
          </table:table-cell>
          <table:table-cell office:value-type="float" office:value="34" table:style-name="ce4">
            <text:p>34</text:p>
          </table:table-cell>
          <table:table-cell office:value-type="float" office:value="54" table:style-name="ce4">
            <text:p>54</text:p>
          </table:table-cell>
          <table:table-cell office:value-type="float" office:value="235" table:style-name="ce4">
            <text:p>235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9.5549999999999997" table:style-name="ce3">
            <text:p>9,6</text:p>
          </table:table-cell>
          <table:table-cell office:value-type="float" office:value="8.75" table:style-name="ce3">
            <text:p>8,8</text:p>
          </table:table-cell>
          <table:table-cell office:value-type="float" office:value="6.666666666666667" table:style-name="ce3">
            <text:p>6,7</text:p>
          </table:table-cell>
          <table:table-cell table:number-columns-repeated="16373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float" office:value="1" table:style-name="ce4">
            <text:p>1</text:p>
          </table:table-cell>
          <table:table-cell office:value-type="float" office:value="21" table:style-name="ce4">
            <text:p>21</text:p>
          </table:table-cell>
          <table:table-cell office:value-type="float" office:value="28" table:style-name="ce4">
            <text:p>28</text:p>
          </table:table-cell>
          <table:table-cell office:value-type="float" office:value="47" table:style-name="ce4">
            <text:p>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.6649999999999991" table:style-name="ce3">
            <text:p>9,7</text:p>
          </table:table-cell>
          <table:table-cell office:value-type="float" office:value="8.75" table:style-name="ce3">
            <text:p>8,8</text:p>
          </table:table-cell>
          <table:table-cell office:value-type="float" office:value="6.666666666666667" table:style-name="ce3">
            <text:p>6,7</text:p>
          </table:table-cell>
          <table:table-cell table:number-columns-repeated="16373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3">
            <text:p>9,0</text:p>
          </table:table-cell>
          <table:table-cell office:value-type="float" office:value="8.75" table:style-name="ce3">
            <text:p>8,8</text:p>
          </table:table-cell>
          <table:table-cell office:value-type="float" office:value="6.666666666666667" table:style-name="ce3">
            <text:p>6,7</text:p>
          </table:table-cell>
          <table:table-cell table:number-columns-repeated="16373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40" table:style-name="ce4">
            <text:p>40</text:p>
          </table:table-cell>
          <table:table-cell office:value-type="float" office:value="94" table:style-name="ce4">
            <text:p>9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3">
            <text:p>8,0</text:p>
          </table:table-cell>
          <table:table-cell office:value-type="float" office:value="8.75" table:style-name="ce3">
            <text:p>8,8</text:p>
          </table:table-cell>
          <table:table-cell office:value-type="float" office:value="6.666666666666667" table:style-name="ce3">
            <text:p>6,7</text:p>
          </table:table-cell>
          <table:table-cell table:number-columns-repeated="16373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float" office:value="1" table:style-name="ce4">
            <text:p>1</text:p>
          </table:table-cell>
          <table:table-cell office:value-type="float" office:value="62" table:style-name="ce4">
            <text:p>62</text:p>
          </table:table-cell>
          <table:table-cell office:value-type="float" office:value="29" table:style-name="ce4">
            <text:p>29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.89" table:style-name="ce3">
            <text:p>5,9</text:p>
          </table:table-cell>
          <table:table-cell office:value-type="float" office:value="2.5" table:style-name="ce3">
            <text:p>2,5</text:p>
          </table:table-cell>
          <table:table-cell office:value-type="float" office:value="6.666666666666667" table:style-name="ce3">
            <text:p>6,7</text:p>
          </table:table-cell>
          <table:table-cell table:number-columns-repeated="16373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27" table:style-name="ce4">
            <text:p>27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4149999999999991" table:style-name="ce3">
            <text:p>8,4</text:p>
          </table:table-cell>
          <table:table-cell office:value-type="float" office:value="6.75" table:style-name="ce3">
            <text:p>6,8</text:p>
          </table:table-cell>
          <table:table-cell office:value-type="float" office:value="8" table:style-name="ce3">
            <text:p>8,0</text:p>
          </table:table-cell>
          <table:table-cell table:number-columns-repeated="16373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float" office:value="1" table:style-name="ce4">
            <text:p>1</text:p>
          </table:table-cell>
          <table:table-cell office:value-type="float" office:value="26" table:style-name="ce4">
            <text:p>26</text:p>
          </table:table-cell>
          <table:table-cell office:value-type="float" office:value="40" table:style-name="ce4">
            <text:p>40</text:p>
          </table:table-cell>
          <table:table-cell office:value-type="float" office:value="119" table:style-name="ce4">
            <text:p>11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.0895454545454548" table:style-name="ce3">
            <text:p>8,1</text:p>
          </table:table-cell>
          <table:table-cell office:value-type="float" office:value="8.0568181818181817" table:style-name="ce3">
            <text:p>8,1</text:p>
          </table:table-cell>
          <table:table-cell office:value-type="float" office:value="7.3958333333333366" table:style-name="ce3">
            <text:p>7,4</text:p>
          </table:table-cell>
          <table:table-cell table:number-columns-repeated="16373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float" office:value="2" table:style-name="ce4">
            <text:p>2</text:p>
          </table:table-cell>
          <table:table-cell office:value-type="float" office:value="37" table:style-name="ce4">
            <text:p>37</text:p>
          </table:table-cell>
          <table:table-cell office:value-type="float" office:value="18" table:style-name="ce4">
            <text:p>18</text:p>
          </table:table-cell>
          <table:table-cell office:value-type="float" office:value="81" table:style-name="ce4">
            <text:p>81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.6799999999999997" table:style-name="ce3">
            <text:p>3,7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96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float" office:value="2" table:style-name="ce4">
            <text:p>2</text:p>
          </table:table-cell>
          <table:table-cell office:value-type="float" office:value="18" table:style-name="ce4">
            <text:p>18</text:p>
          </table:table-cell>
          <table:table-cell office:value-type="float" office:value="11" table:style-name="ce4">
            <text:p>11</text:p>
          </table:table-cell>
          <table:table-cell office:value-type="float" office:value="221" table:style-name="ce4">
            <text:p>221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.9319999999999999" table:style-name="ce3">
            <text:p>2,9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96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float" office:value="2" table:style-name="ce4">
            <text:p>2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113" table:style-name="ce4">
            <text:p>113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.988" table:style-name="ce3">
            <text:p>3,0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float" office:value="2" table:style-name="ce4">
            <text:p>2</text:p>
          </table:table-cell>
          <table:table-cell office:value-type="float" office:value="36" table:style-name="ce4">
            <text:p>36</text:p>
          </table:table-cell>
          <table:table-cell office:value-type="float" office:value="7" table:style-name="ce4">
            <text:p>7</text:p>
          </table:table-cell>
          <table:table-cell office:value-type="float" office:value="73" table:style-name="ce4">
            <text:p>73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.7199999999999998" table:style-name="ce3">
            <text:p>2,7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float" office:value="2" table:style-name="ce4">
            <text:p>2</text:p>
          </table:table-cell>
          <table:table-cell office:value-type="float" office:value="34" table:style-name="ce4">
            <text:p>34</text:p>
          </table:table-cell>
          <table:table-cell office:value-type="float" office:value="0" table:style-name="ce4">
            <text:p>0</text:p>
          </table:table-cell>
          <table:table-cell office:value-type="float" office:value="132" table:style-name="ce4">
            <text:p>132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3.5720000000000001" table:style-name="ce3">
            <text:p>3,6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float" office:value="2" table:style-name="ce4">
            <text:p>2</text:p>
          </table:table-cell>
          <table:table-cell office:value-type="float" office:value="58" table:style-name="ce4">
            <text:p>58</text:p>
          </table:table-cell>
          <table:table-cell office:value-type="float" office:value="11" table:style-name="ce4">
            <text:p>11</text:p>
          </table:table-cell>
          <table:table-cell office:value-type="float" office:value="95" table:style-name="ce4">
            <text:p>95</text:p>
          </table:table-cell>
          <table:table-cell office:value-type="float" office:value="28" table:style-name="ce4">
            <text:p>28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3.6280000000000001" table:style-name="ce3">
            <text:p>3,6</text:p>
          </table:table-cell>
          <table:table-cell office:value-type="float" office:value="9" table:style-name="ce3">
            <text:p>9,0</text:p>
          </table:table-cell>
          <table:table-cell office:value-type="float" office:value="9.6999999999999993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float" office:value="2" table:style-name="ce4">
            <text:p>2</text:p>
          </table:table-cell>
          <table:table-cell office:value-type="float" office:value="38" table:style-name="ce4">
            <text:p>38</text:p>
          </table:table-cell>
          <table:table-cell office:value-type="float" office:value="1" table:style-name="ce4">
            <text:p>1</text:p>
          </table:table-cell>
          <table:table-cell office:value-type="float" office:value="86" table:style-name="ce4">
            <text:p>86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.548" table:style-name="ce3">
            <text:p>1,5</text:p>
          </table:table-cell>
          <table:table-cell office:value-type="float" office:value="9" table:style-name="ce3">
            <text:p>9,0</text:p>
          </table:table-cell>
          <table:table-cell office:value-type="float" office:value="9" table:style-name="ce3">
            <text:p>9,0</text:p>
          </table:table-cell>
          <table:table-cell table:number-columns-repeated="16373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float" office:value="2" table:style-name="ce4">
            <text:p>2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109" table:style-name="ce4">
            <text:p>10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.2920000000000003" table:style-name="ce3">
            <text:p>2,3</text:p>
          </table:table-cell>
          <table:table-cell office:value-type="float" office:value="9" table:style-name="ce3">
            <text:p>9,0</text:p>
          </table:table-cell>
          <table:table-cell office:value-type="float" office:value="9" table:style-name="ce3">
            <text:p>9,0</text:p>
          </table:table-cell>
          <table:table-cell table:number-columns-repeated="16373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float" office:value="2" table:style-name="ce4">
            <text:p>2</text:p>
          </table:table-cell>
          <table:table-cell office:value-type="float" office:value="40" table:style-name="ce4">
            <text:p>40</text:p>
          </table:table-cell>
          <table:table-cell office:value-type="float" office:value="6" table:style-name="ce4">
            <text:p>6</text:p>
          </table:table-cell>
          <table:table-cell office:value-type="float" office:value="138" table:style-name="ce4">
            <text:p>13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.7880000000000003" table:style-name="ce3">
            <text:p>3,8</text:p>
          </table:table-cell>
          <table:table-cell office:value-type="float" office:value="9" table:style-name="ce3">
            <text:p>9,0</text:p>
          </table:table-cell>
          <table:table-cell office:value-type="float" office:value="9" table:style-name="ce3">
            <text:p>9,0</text:p>
          </table:table-cell>
          <table:table-cell table:number-columns-repeated="16373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float" office:value="2" table:style-name="ce4">
            <text:p>2</text:p>
          </table:table-cell>
          <table:table-cell office:value-type="float" office:value="34" table:style-name="ce4">
            <text:p>34</text:p>
          </table:table-cell>
          <table:table-cell office:value-type="float" office:value="33" table:style-name="ce4">
            <text:p>33</text:p>
          </table:table-cell>
          <table:table-cell office:value-type="float" office:value="141" table:style-name="ce4">
            <text:p>141</text:p>
          </table:table-cell>
          <table:table-cell office:value-type="float" office:value="15" table:style-name="ce4">
            <text:p>15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3.4119999999999999" table:style-name="ce3">
            <text:p>3,4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96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float" office:value="2" table:style-name="ce4">
            <text:p>2</text:p>
          </table:table-cell>
          <table:table-cell office:value-type="float" office:value="52" table:style-name="ce4">
            <text:p>52</text:p>
          </table:table-cell>
          <table:table-cell office:value-type="float" office:value="16" table:style-name="ce4">
            <text:p>16</text:p>
          </table:table-cell>
          <table:table-cell office:value-type="float" office:value="148" table:style-name="ce4">
            <text:p>148</text:p>
          </table:table-cell>
          <table:table-cell office:value-type="float" office:value="11" table:style-name="ce4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2.9319999999999999" table:style-name="ce3">
            <text:p>2,9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19" table:style-name="ce4">
            <text:p>19</text:p>
          </table:table-cell>
          <table:table-cell office:value-type="float" office:value="115" table:style-name="ce4">
            <text:p>11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.6799999999999997" table:style-name="ce3">
            <text:p>3,7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float" office:value="2" table:style-name="ce4">
            <text:p>2</text:p>
          </table:table-cell>
          <table:table-cell office:value-type="float" office:value="7" table:style-name="ce4">
            <text:p>7</text:p>
          </table:table-cell>
          <table:table-cell office:value-type="float" office:value="27" table:style-name="ce4">
            <text:p>27</text:p>
          </table:table-cell>
          <table:table-cell office:value-type="float" office:value="73" table:style-name="ce4">
            <text:p>73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2.988" table:style-name="ce3">
            <text:p>3,0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float" office:value="2" table:style-name="ce4">
            <text:p>2</text:p>
          </table:table-cell>
          <table:table-cell office:value-type="float" office:value="11" table:style-name="ce4">
            <text:p>11</text:p>
          </table:table-cell>
          <table:table-cell office:value-type="float" office:value="18" table:style-name="ce4">
            <text:p>18</text:p>
          </table:table-cell>
          <table:table-cell office:value-type="float" office:value="102" table:style-name="ce4">
            <text:p>102</text:p>
          </table:table-cell>
          <table:table-cell office:value-type="float" office:value="34" table:style-name="ce4">
            <text:p>3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3.468" table:style-name="ce3">
            <text:p>3,5</text:p>
          </table:table-cell>
          <table:table-cell office:value-type="float" office:value="9.6" table:style-name="ce3">
            <text:p>9,6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float" office:value="2" table:style-name="ce4">
            <text:p>2</text:p>
          </table:table-cell>
          <table:table-cell office:value-type="float" office:value="91" table:style-name="ce4">
            <text:p>91</text:p>
          </table:table-cell>
          <table:table-cell office:value-type="float" office:value="6" table:style-name="ce4">
            <text:p>6</text:p>
          </table:table-cell>
          <table:table-cell office:value-type="float" office:value="140" table:style-name="ce4">
            <text:p>140</text:p>
          </table:table-cell>
          <table:table-cell office:value-type="float" office:value="32" table:style-name="ce4">
            <text:p>3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.2520000000000002" table:style-name="ce3">
            <text:p>3,3</text:p>
          </table:table-cell>
          <table:table-cell office:value-type="float" office:value="7" table:style-name="ce3">
            <text:p>7,0</text:p>
          </table:table-cell>
          <table:table-cell office:value-type="float" office:value="9.6666666666666661" table:style-name="ce3">
            <text:p>9,7</text:p>
          </table:table-cell>
          <table:table-cell table:number-columns-repeated="16373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float" office:value="2" table:style-name="ce4">
            <text:p>2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4">
            <text:p>0</text:p>
          </table:table-cell>
          <table:table-cell office:value-type="float" office:value="96" table:style-name="ce4">
            <text:p>96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.3079999999999998" table:style-name="ce3">
            <text:p>3,3</text:p>
          </table:table-cell>
          <table:table-cell office:value-type="float" office:value="7" table:style-name="ce3">
            <text:p>7,0</text:p>
          </table:table-cell>
          <table:table-cell office:value-type="float" office:value="7" table:style-name="ce3">
            <text:p>7,0</text:p>
          </table:table-cell>
          <table:table-cell table:number-columns-repeated="16373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float" office:value="2" table:style-name="ce4">
            <text:p>2</text:p>
          </table:table-cell>
          <table:table-cell office:value-type="float" office:value="44" table:style-name="ce4">
            <text:p>44</text:p>
          </table:table-cell>
          <table:table-cell office:value-type="float" office:value="16" table:style-name="ce4">
            <text:p>16</text:p>
          </table:table-cell>
          <table:table-cell office:value-type="float" office:value="80" table:style-name="ce4">
            <text:p>80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.88" table:style-name="ce3">
            <text:p>2,9</text:p>
          </table:table-cell>
          <table:table-cell office:value-type="float" office:value="7" table:style-name="ce3">
            <text:p>7,0</text:p>
          </table:table-cell>
          <table:table-cell office:value-type="float" office:value="7" table:style-name="ce3">
            <text:p>7,0</text:p>
          </table:table-cell>
          <table:table-cell table:number-columns-repeated="16373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float" office:value="2" table:style-name="ce4">
            <text:p>2</text:p>
          </table:table-cell>
          <table:table-cell office:value-type="float" office:value="31" table:style-name="ce4">
            <text:p>31</text:p>
          </table:table-cell>
          <table:table-cell office:value-type="float" office:value="4" table:style-name="ce4">
            <text:p>4</text:p>
          </table:table-cell>
          <table:table-cell office:value-type="float" office:value="129" table:style-name="ce4">
            <text:p>129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.7600000000000002" table:style-name="ce3">
            <text:p>1,8</text:p>
          </table:table-cell>
          <table:table-cell office:value-type="float" office:value="7" table:style-name="ce3">
            <text:p>7,0</text:p>
          </table:table-cell>
          <table:table-cell office:value-type="float" office:value="7" table:style-name="ce3">
            <text:p>7,0</text:p>
          </table:table-cell>
          <table:table-cell table:number-columns-repeated="16373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float" office:value="2" table:style-name="ce4">
            <text:p>2</text:p>
          </table:table-cell>
          <table:table-cell office:value-type="float" office:value="32" table:style-name="ce4">
            <text:p>32</text:p>
          </table:table-cell>
          <table:table-cell office:value-type="float" office:value="32" table:style-name="ce4">
            <text:p>32</text:p>
          </table:table-cell>
          <table:table-cell office:value-type="float" office:value="77" table:style-name="ce4">
            <text:p>77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.7199999999999998" table:style-name="ce3">
            <text:p>2,7</text:p>
          </table:table-cell>
          <table:table-cell office:value-type="float" office:value="7" table:style-name="ce3">
            <text:p>7,0</text:p>
          </table:table-cell>
          <table:table-cell office:value-type="float" office:value="7" table:style-name="ce3">
            <text:p>7,0</text:p>
          </table:table-cell>
          <table:table-cell table:number-columns-repeated="16373"/>
        </table:table-row>
        <table:table-row table:number-rows-repeated="1048511" table:style-name="ro1">
          <table:table-cell table:number-columns-repeated="16384"/>
        </table:table-row>
      </table:table>
      <table:table table:name="Art_15_T7" table:style-name="ta1">
        <table:table-column table:style-name="co1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2">
            <text:p>Participant</text:p>
          </table:table-cell>
          <table:table-cell office:value-type="string" table:style-name="ce2">
            <text:p>Gender</text:p>
          </table:table-cell>
          <table:table-cell office:value-type="string" table:style-name="ce2">
            <text:p>Degree</text:p>
          </table:table-cell>
          <table:table-cell office:value-type="string" table:style-name="ce2">
            <text:p>Responses</text:p>
          </table:table-cell>
          <table:table-cell office:value-type="string" table:style-name="ce2">
            <text:p>videowithorwithoutvoice</text:p>
          </table:table-cell>
          <table:table-cell office:value-type="string" table:style-name="ce5">
            <text:p>Fixation_PointX</text:p>
          </table:table-cell>
          <table:table-cell office:value-type="string" table:style-name="ce5">
            <text:p>Fixation_PointY</text:p>
          </table:table-cell>
          <table:table-cell office:value-type="string" table:style-name="ce5">
            <text:p>Average_pupil_diameter</text:p>
          </table:table-cell>
          <table:table-cell office:value-type="string" table:style-name="ce5">
            <text:p>Saccade_direction</text:p>
          </table:table-cell>
          <table:table-cell office:value-type="string" table:style-name="ce5">
            <text:p>Peak_velocity</text:p>
          </table:table-cell>
          <table:table-cell office:value-type="string" table:style-name="ce5">
            <text:p>Saccade_amplitude</text:p>
          </table:table-cell>
          <table:table-cell office:value-type="string" table:style-name="ce5">
            <text:p>SCR_Cou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1368.0242199999973" table:style-name="ce3">
            <text:p>1368,0</text:p>
          </table:table-cell>
          <table:table-cell office:value-type="float" office:value="1222.5376699999997" table:style-name="ce3">
            <text:p>1222,5</text:p>
          </table:table-cell>
          <table:table-cell office:value-type="float" office:value="6278.7851800000144" table:style-name="ce3">
            <text:p>6278,8</text:p>
          </table:table-cell>
          <table:table-cell office:value-type="float" office:value="165771.84000000008" table:style-name="ce3">
            <text:p>165771,8</text:p>
          </table:table-cell>
          <table:table-cell office:value-type="float" office:value="765783.53000000084" table:style-name="ce3">
            <text:p>765783,5</text:p>
          </table:table-cell>
          <table:table-cell office:value-type="float" office:value="2020.8500000000004" table:style-name="ce3">
            <text:p>2020,9</text:p>
          </table:table-cell>
          <table:table-cell office:value-type="float" office:value="10.8" table:style-name="ce3">
            <text:p>10,8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797.2872199999988" table:style-name="ce3">
            <text:p>797,3</text:p>
          </table:table-cell>
          <table:table-cell office:value-type="float" office:value="690.2816999999992" table:style-name="ce3">
            <text:p>690,3</text:p>
          </table:table-cell>
          <table:table-cell office:value-type="float" office:value="4277.0912000000008" table:style-name="ce3">
            <text:p>4277,1</text:p>
          </table:table-cell>
          <table:table-cell office:value-type="float" office:value="255765.83000000019" table:style-name="ce3">
            <text:p>255765,8</text:p>
          </table:table-cell>
          <table:table-cell office:value-type="float" office:value="252184.7100000004" table:style-name="ce3">
            <text:p>252184,7</text:p>
          </table:table-cell>
          <table:table-cell office:value-type="float" office:value="4973.069999999997" table:style-name="ce3">
            <text:p>4973,1</text:p>
          </table:table-cell>
          <table:table-cell office:value-type="float" office:value="10.9" table:style-name="ce3">
            <text:p>10,9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105.5270599999969" table:style-name="ce3">
            <text:p>1105,5</text:p>
          </table:table-cell>
          <table:table-cell office:value-type="float" office:value="1079.5839400000002" table:style-name="ce3">
            <text:p>1079,6</text:p>
          </table:table-cell>
          <table:table-cell office:value-type="float" office:value="6438.4033600000039" table:style-name="ce3">
            <text:p>6438,4</text:p>
          </table:table-cell>
          <table:table-cell office:value-type="float" office:value="315143.36000000016" table:style-name="ce3">
            <text:p>315143,4</text:p>
          </table:table-cell>
          <table:table-cell office:value-type="float" office:value="499240.88999999897" table:style-name="ce3">
            <text:p>499240,9</text:p>
          </table:table-cell>
          <table:table-cell office:value-type="float" office:value="9917.4899999999907" table:style-name="ce3">
            <text:p>9917,5</text:p>
          </table:table-cell>
          <table:table-cell office:value-type="float" office:value="10.1" table:style-name="ce3">
            <text:p>10,1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781.61931000000038" table:style-name="ce3">
            <text:p>781,6</text:p>
          </table:table-cell>
          <table:table-cell office:value-type="float" office:value="697.34731999999985" table:style-name="ce3">
            <text:p>697,3</text:p>
          </table:table-cell>
          <table:table-cell office:value-type="float" office:value="3973.83358" table:style-name="ce3">
            <text:p>3973,8</text:p>
          </table:table-cell>
          <table:table-cell office:value-type="float" office:value="240699.59000000011" table:style-name="ce3">
            <text:p>240699,6</text:p>
          </table:table-cell>
          <table:table-cell office:value-type="float" office:value="236599.04999999987" table:style-name="ce3">
            <text:p>236599,1</text:p>
          </table:table-cell>
          <table:table-cell office:value-type="float" office:value="5999.6799999999912" table:style-name="ce3">
            <text:p>5999,7</text:p>
          </table:table-cell>
          <table:table-cell office:value-type="float" office:value="10.11" table:style-name="ce3">
            <text:p>10,1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750.66460999999924" table:style-name="ce3">
            <text:p>750,7</text:p>
          </table:table-cell>
          <table:table-cell office:value-type="float" office:value="679.65341999999998" table:style-name="ce3">
            <text:p>679,7</text:p>
          </table:table-cell>
          <table:table-cell office:value-type="float" office:value="4401.5317699999987" table:style-name="ce3">
            <text:p>4401,5</text:p>
          </table:table-cell>
          <table:table-cell office:value-type="float" office:value="266215.2100000002" table:style-name="ce3">
            <text:p>266215,2</text:p>
          </table:table-cell>
          <table:table-cell office:value-type="float" office:value="246411.63999999958" table:style-name="ce3">
            <text:p>246411,6</text:p>
          </table:table-cell>
          <table:table-cell office:value-type="float" office:value="6173.4199999999928" table:style-name="ce3">
            <text:p>6173,4</text:p>
          </table:table-cell>
          <table:table-cell office:value-type="float" office:value="10.119999999999999" table:style-name="ce3">
            <text:p>10,1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924.861609999999" table:style-name="ce3">
            <text:p>1924,9</text:p>
          </table:table-cell>
          <table:table-cell office:value-type="float" office:value="875.7250699999986" table:style-name="ce3">
            <text:p>875,7</text:p>
          </table:table-cell>
          <table:table-cell office:value-type="float" office:value="7991.9685300000056" table:style-name="ce3">
            <text:p>7992,0</text:p>
          </table:table-cell>
          <table:table-cell office:value-type="float" office:value="292708.30999999959" table:style-name="ce3">
            <text:p>292708,3</text:p>
          </table:table-cell>
          <table:table-cell office:value-type="float" office:value="505115.6699999994" table:style-name="ce3">
            <text:p>505115,7</text:p>
          </table:table-cell>
          <table:table-cell office:value-type="float" office:value="7570.1000000000067" table:style-name="ce3">
            <text:p>7570,1</text:p>
          </table:table-cell>
          <table:table-cell office:value-type="float" office:value="10.130000000000001" table:style-name="ce3">
            <text:p>10,1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191.757509999999" table:style-name="ce3">
            <text:p>1191,8</text:p>
          </table:table-cell>
          <table:table-cell office:value-type="float" office:value="1012.3369200000011" table:style-name="ce3">
            <text:p>1012,3</text:p>
          </table:table-cell>
          <table:table-cell office:value-type="float" office:value="5118.4685000000054" table:style-name="ce3">
            <text:p>5118,5</text:p>
          </table:table-cell>
          <table:table-cell office:value-type="float" office:value="249318.8000000001" table:style-name="ce3">
            <text:p>249318,8</text:p>
          </table:table-cell>
          <table:table-cell office:value-type="float" office:value="487305.37000000093" table:style-name="ce3">
            <text:p>487305,4</text:p>
          </table:table-cell>
          <table:table-cell office:value-type="float" office:value="4020.9100000000008" table:style-name="ce3">
            <text:p>4020,9</text:p>
          </table:table-cell>
          <table:table-cell office:value-type="float" office:value="10.14" table:style-name="ce3">
            <text:p>10,1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994.83901000000094" table:style-name="ce3">
            <text:p>994,8</text:p>
          </table:table-cell>
          <table:table-cell office:value-type="float" office:value="921.49759000000074" table:style-name="ce3">
            <text:p>921,5</text:p>
          </table:table-cell>
          <table:table-cell office:value-type="float" office:value="6156.4619200000061" table:style-name="ce3">
            <text:p>6156,5</text:p>
          </table:table-cell>
          <table:table-cell office:value-type="float" office:value="130426.2199999999" table:style-name="ce3">
            <text:p>130426,2</text:p>
          </table:table-cell>
          <table:table-cell office:value-type="float" office:value="1398528.9999999981" table:style-name="ce3">
            <text:p>1398529,0</text:p>
          </table:table-cell>
          <table:table-cell office:value-type="float" office:value="2861.7199999999957" table:style-name="ce3">
            <text:p>2861,7</text:p>
          </table:table-cell>
          <table:table-cell office:value-type="float" office:value="10.15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0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263.6431499999987" table:style-name="ce3">
            <text:p>1263,6</text:p>
          </table:table-cell>
          <table:table-cell office:value-type="float" office:value="1077.0271999999991" table:style-name="ce3">
            <text:p>1077,0</text:p>
          </table:table-cell>
          <table:table-cell office:value-type="float" office:value="6629.426449999979" table:style-name="ce3">
            <text:p>6629,4</text:p>
          </table:table-cell>
          <table:table-cell office:value-type="float" office:value="343546.2099999999" table:style-name="ce3">
            <text:p>343546,2</text:p>
          </table:table-cell>
          <table:table-cell office:value-type="float" office:value="506002.46999999904" table:style-name="ce3">
            <text:p>506002,5</text:p>
          </table:table-cell>
          <table:table-cell office:value-type="float" office:value="10407.479999999996" table:style-name="ce3">
            <text:p>10407,5</text:p>
          </table:table-cell>
          <table:table-cell office:value-type="float" office:value="10.16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899.47751999999946" table:style-name="ce3">
            <text:p>899,5</text:p>
          </table:table-cell>
          <table:table-cell office:value-type="float" office:value="802.19191000000103" table:style-name="ce3">
            <text:p>802,2</text:p>
          </table:table-cell>
          <table:table-cell office:value-type="float" office:value="4869.6734500000039" table:style-name="ce3">
            <text:p>4869,7</text:p>
          </table:table-cell>
          <table:table-cell office:value-type="float" office:value="290420.50999999995" table:style-name="ce3">
            <text:p>290420,5</text:p>
          </table:table-cell>
          <table:table-cell office:value-type="float" office:value="312534.52" table:style-name="ce3">
            <text:p>312534,5</text:p>
          </table:table-cell>
          <table:table-cell office:value-type="float" office:value="6143.5699999999924" table:style-name="ce3">
            <text:p>6143,6</text:p>
          </table:table-cell>
          <table:table-cell office:value-type="float" office:value="10.17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1098.458880000001" table:style-name="ce3">
            <text:p>1098,5</text:p>
          </table:table-cell>
          <table:table-cell office:value-type="float" office:value="980.13477999999839" table:style-name="ce3">
            <text:p>980,1</text:p>
          </table:table-cell>
          <table:table-cell office:value-type="float" office:value="5555.5274199999967" table:style-name="ce3">
            <text:p>5555,5</text:p>
          </table:table-cell>
          <table:table-cell office:value-type="float" office:value="331840.40000000014" table:style-name="ce3">
            <text:p>331840,4</text:p>
          </table:table-cell>
          <table:table-cell office:value-type="float" office:value="336697.41999999993" table:style-name="ce3">
            <text:p>336697,4</text:p>
          </table:table-cell>
          <table:table-cell office:value-type="float" office:value="7671.3700000000035" table:style-name="ce3">
            <text:p>7671,4</text:p>
          </table:table-cell>
          <table:table-cell office:value-type="float" office:value="10.18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1335.3312400000032" table:style-name="ce3">
            <text:p>1335,3</text:p>
          </table:table-cell>
          <table:table-cell office:value-type="float" office:value="1206.7657899999997" table:style-name="ce3">
            <text:p>1206,8</text:p>
          </table:table-cell>
          <table:table-cell office:value-type="float" office:value="7465.1255299999912" table:style-name="ce3">
            <text:p>7465,1</text:p>
          </table:table-cell>
          <table:table-cell office:value-type="float" office:value="405009.39999999991" table:style-name="ce3">
            <text:p>405009,4</text:p>
          </table:table-cell>
          <table:table-cell office:value-type="float" office:value="480755.44000000018" table:style-name="ce3">
            <text:p>480755,4</text:p>
          </table:table-cell>
          <table:table-cell office:value-type="float" office:value="10354.9" table:style-name="ce3">
            <text:p>10354,9</text:p>
          </table:table-cell>
          <table:table-cell office:value-type="float" office:value="10.19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766.78828999999928" table:style-name="ce3">
            <text:p>766,8</text:p>
          </table:table-cell>
          <table:table-cell office:value-type="float" office:value="641.17946000000074" table:style-name="ce3">
            <text:p>641,2</text:p>
          </table:table-cell>
          <table:table-cell office:value-type="float" office:value="4251.6494099999991" table:style-name="ce3">
            <text:p>4251,6</text:p>
          </table:table-cell>
          <table:table-cell office:value-type="float" office:value="233651.41999999993" table:style-name="ce3">
            <text:p>233651,4</text:p>
          </table:table-cell>
          <table:table-cell office:value-type="float" office:value="270607.75999999966" table:style-name="ce3">
            <text:p>270607,8</text:p>
          </table:table-cell>
          <table:table-cell office:value-type="float" office:value="5256.9999999999936" table:style-name="ce3">
            <text:p>5257,0</text:p>
          </table:table-cell>
          <table:table-cell office:value-type="float" office:value="10.199999999999999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1390.9752600000018" table:style-name="ce3">
            <text:p>1391,0</text:p>
          </table:table-cell>
          <table:table-cell office:value-type="float" office:value="1247.7042799999997" table:style-name="ce3">
            <text:p>1247,7</text:p>
          </table:table-cell>
          <table:table-cell office:value-type="float" office:value="6784.9067600000044" table:style-name="ce3">
            <text:p>6784,9</text:p>
          </table:table-cell>
          <table:table-cell office:value-type="float" office:value="431082.91000000015" table:style-name="ce3">
            <text:p>431082,9</text:p>
          </table:table-cell>
          <table:table-cell office:value-type="float" office:value="409674.02000000014" table:style-name="ce3">
            <text:p>409674,0</text:p>
          </table:table-cell>
          <table:table-cell office:value-type="float" office:value="9793.1399999999903" table:style-name="ce3">
            <text:p>9793,1</text:p>
          </table:table-cell>
          <table:table-cell office:value-type="float" office:value="10.210000000000001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940.09040999999866" table:style-name="ce3">
            <text:p>940,1</text:p>
          </table:table-cell>
          <table:table-cell office:value-type="float" office:value="828.76177999999891" table:style-name="ce3">
            <text:p>828,8</text:p>
          </table:table-cell>
          <table:table-cell office:value-type="float" office:value="5311.0346400000053" table:style-name="ce3">
            <text:p>5311,0</text:p>
          </table:table-cell>
          <table:table-cell office:value-type="float" office:value="285739.19999999972" table:style-name="ce3">
            <text:p>285739,2</text:p>
          </table:table-cell>
          <table:table-cell office:value-type="float" office:value="278091.80999999918" table:style-name="ce3">
            <text:p>278091,8</text:p>
          </table:table-cell>
          <table:table-cell office:value-type="float" office:value="5914.2700000000159" table:style-name="ce3">
            <text:p>5914,3</text:p>
          </table:table-cell>
          <table:table-cell office:value-type="float" office:value="10.220000000000001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930.66182000000015" table:style-name="ce3">
            <text:p>930,7</text:p>
          </table:table-cell>
          <table:table-cell office:value-type="float" office:value="836.8913199999995" table:style-name="ce3">
            <text:p>836,9</text:p>
          </table:table-cell>
          <table:table-cell office:value-type="float" office:value="4399.6315399999921" table:style-name="ce3">
            <text:p>4399,6</text:p>
          </table:table-cell>
          <table:table-cell office:value-type="float" office:value="278133.97000000003" table:style-name="ce3">
            <text:p>278134,0</text:p>
          </table:table-cell>
          <table:table-cell office:value-type="float" office:value="306557.44999999984" table:style-name="ce3">
            <text:p>306557,5</text:p>
          </table:table-cell>
          <table:table-cell office:value-type="float" office:value="6703.8500000000095" table:style-name="ce3">
            <text:p>6703,9</text:p>
          </table:table-cell>
          <table:table-cell office:value-type="float" office:value="10.23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866.18576000000098" table:style-name="ce3">
            <text:p>866,2</text:p>
          </table:table-cell>
          <table:table-cell office:value-type="float" office:value="786.50190999999984" table:style-name="ce3">
            <text:p>786,5</text:p>
          </table:table-cell>
          <table:table-cell office:value-type="float" office:value="4198.940460000008" table:style-name="ce3">
            <text:p>4198,9</text:p>
          </table:table-cell>
          <table:table-cell office:value-type="float" office:value="251779.40000000017" table:style-name="ce3">
            <text:p>251779,4</text:p>
          </table:table-cell>
          <table:table-cell office:value-type="float" office:value="230621.84000000037" table:style-name="ce3">
            <text:p>230621,8</text:p>
          </table:table-cell>
          <table:table-cell office:value-type="float" office:value="4650.0099999999957" table:style-name="ce3">
            <text:p>4650,0</text:p>
          </table:table-cell>
          <table:table-cell office:value-type="float" office:value="10.24" table:style-name="ce3">
            <text:p>10,2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1023.0112900000004" table:style-name="ce3">
            <text:p>1023,0</text:p>
          </table:table-cell>
          <table:table-cell office:value-type="float" office:value="866.16802000000143" table:style-name="ce3">
            <text:p>866,2</text:p>
          </table:table-cell>
          <table:table-cell office:value-type="float" office:value="6487.4572500000077" table:style-name="ce3">
            <text:p>6487,5</text:p>
          </table:table-cell>
          <table:table-cell office:value-type="float" office:value="327485.27999999991" table:style-name="ce3">
            <text:p>327485,3</text:p>
          </table:table-cell>
          <table:table-cell office:value-type="float" office:value="366871.41999999969" table:style-name="ce3">
            <text:p>366871,4</text:p>
          </table:table-cell>
          <table:table-cell office:value-type="float" office:value="8505.9999999999927" table:style-name="ce3">
            <text:p>8506,0</text:p>
          </table:table-cell>
          <table:table-cell office:value-type="float" office:value="10.25" table:style-name="ce3">
            <text:p>10,3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1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1137.3289999999988" table:style-name="ce3">
            <text:p>1137,3</text:p>
          </table:table-cell>
          <table:table-cell office:value-type="float" office:value="1019.1541600000008" table:style-name="ce3">
            <text:p>1019,2</text:p>
          </table:table-cell>
          <table:table-cell office:value-type="float" office:value="7175.9181899999921" table:style-name="ce3">
            <text:p>7175,9</text:p>
          </table:table-cell>
          <table:table-cell office:value-type="float" office:value="331315.71999999974" table:style-name="ce3">
            <text:p>331315,7</text:p>
          </table:table-cell>
          <table:table-cell office:value-type="float" office:value="423559.09999999963" table:style-name="ce3">
            <text:p>423559,1</text:p>
          </table:table-cell>
          <table:table-cell office:value-type="float" office:value="8369.179999999993" table:style-name="ce3">
            <text:p>8369,2</text:p>
          </table:table-cell>
          <table:table-cell office:value-type="float" office:value="34" table:style-name="ce3">
            <text:p>34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2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792.89370999999949" table:style-name="ce3">
            <text:p>792,9</text:p>
          </table:table-cell>
          <table:table-cell office:value-type="float" office:value="635.67806000000087" table:style-name="ce3">
            <text:p>635,7</text:p>
          </table:table-cell>
          <table:table-cell office:value-type="float" office:value="3715.6681100000042" table:style-name="ce3">
            <text:p>3715,7</text:p>
          </table:table-cell>
          <table:table-cell office:value-type="float" office:value="217068.43" table:style-name="ce3">
            <text:p>217068,4</text:p>
          </table:table-cell>
          <table:table-cell office:value-type="float" office:value="248554.35999999984" table:style-name="ce3">
            <text:p>248554,4</text:p>
          </table:table-cell>
          <table:table-cell office:value-type="float" office:value="5312.3100000000059" table:style-name="ce3">
            <text:p>5312,3</text:p>
          </table:table-cell>
          <table:table-cell office:value-type="float" office:value="9" table:style-name="ce3">
            <text:p>9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2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799.15593999999987" table:style-name="ce3">
            <text:p>799,2</text:p>
          </table:table-cell>
          <table:table-cell office:value-type="float" office:value="687.45692999999926" table:style-name="ce3">
            <text:p>687,5</text:p>
          </table:table-cell>
          <table:table-cell office:value-type="float" office:value="4432.5464300000031" table:style-name="ce3">
            <text:p>4432,5</text:p>
          </table:table-cell>
          <table:table-cell office:value-type="float" office:value="235943.57000000015" table:style-name="ce3">
            <text:p>235943,6</text:p>
          </table:table-cell>
          <table:table-cell office:value-type="float" office:value="280755.79999999958" table:style-name="ce3">
            <text:p>280755,8</text:p>
          </table:table-cell>
          <table:table-cell office:value-type="float" office:value="6712.0600000000013" table:style-name="ce3">
            <text:p>6712,1</text:p>
          </table:table-cell>
          <table:table-cell office:value-type="float" office:value="0" table:style-name="ce3">
            <text:p>0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2424.8039700000018" table:style-name="ce3">
            <text:p>2424,8</text:p>
          </table:table-cell>
          <table:table-cell office:value-type="float" office:value="2023.4445200000007" table:style-name="ce3">
            <text:p>2023,4</text:p>
          </table:table-cell>
          <table:table-cell office:value-type="float" office:value="19140.527810000032" table:style-name="ce3">
            <text:p>19140,5</text:p>
          </table:table-cell>
          <table:table-cell office:value-type="float" office:value="104967.57000000008" table:style-name="ce3">
            <text:p>104967,6</text:p>
          </table:table-cell>
          <table:table-cell office:value-type="float" office:value="117928.38000000005" table:style-name="ce3">
            <text:p>117928,4</text:p>
          </table:table-cell>
          <table:table-cell office:value-type="float" office:value="2608.7300000000023" table:style-name="ce3">
            <text:p>2608,7</text:p>
          </table:table-cell>
          <table:table-cell office:value-type="float" office:value="16" table:style-name="ce3">
            <text:p>16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4">
            <text:p>5</text:p>
          </table:table-cell>
          <table:table-cell office:value-type="float" office:value="2" table:style-name="ce4">
            <text:p>2</text:p>
          </table:table-cell>
          <table:table-cell office:value-type="float" office:value="1162.9479799999992" table:style-name="ce3">
            <text:p>1162,9</text:p>
          </table:table-cell>
          <table:table-cell office:value-type="float" office:value="959.90785999999969" table:style-name="ce3">
            <text:p>959,9</text:p>
          </table:table-cell>
          <table:table-cell office:value-type="float" office:value="11358.529999999993" table:style-name="ce3">
            <text:p>11358,5</text:p>
          </table:table-cell>
          <table:table-cell office:value-type="float" office:value="51991.700000000012" table:style-name="ce3">
            <text:p>51991,7</text:p>
          </table:table-cell>
          <table:table-cell office:value-type="float" office:value="64996.999999999964" table:style-name="ce3">
            <text:p>64997,0</text:p>
          </table:table-cell>
          <table:table-cell office:value-type="float" office:value="1300.6800000000003" table:style-name="ce3">
            <text:p>1300,7</text:p>
          </table:table-cell>
          <table:table-cell office:value-type="float" office:value="11" table:style-name="ce3">
            <text:p>11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2046.3515299999999" table:style-name="ce3">
            <text:p>2046,4</text:p>
          </table:table-cell>
          <table:table-cell office:value-type="float" office:value="2507.5495899999992" table:style-name="ce3">
            <text:p>2507,5</text:p>
          </table:table-cell>
          <table:table-cell office:value-type="float" office:value="27419.843119999983" table:style-name="ce3">
            <text:p>27419,8</text:p>
          </table:table-cell>
          <table:table-cell office:value-type="float" office:value="149285.1599999998" table:style-name="ce3">
            <text:p>149285,2</text:p>
          </table:table-cell>
          <table:table-cell office:value-type="float" office:value="118372.63999999994" table:style-name="ce3">
            <text:p>118372,6</text:p>
          </table:table-cell>
          <table:table-cell office:value-type="float" office:value="2617.3700000000013" table:style-name="ce3">
            <text:p>2617,4</text:p>
          </table:table-cell>
          <table:table-cell office:value-type="float" office:value="23" table:style-name="ce3">
            <text:p>23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2090.1062200000024" table:style-name="ce3">
            <text:p>2090,1</text:p>
          </table:table-cell>
          <table:table-cell office:value-type="float" office:value="2643.5201799999941" table:style-name="ce3">
            <text:p>2643,5</text:p>
          </table:table-cell>
          <table:table-cell office:value-type="float" office:value="20264.361369999991" table:style-name="ce3">
            <text:p>20264,4</text:p>
          </table:table-cell>
          <table:table-cell office:value-type="float" office:value="104873.88999999994" table:style-name="ce3">
            <text:p>104873,9</text:p>
          </table:table-cell>
          <table:table-cell office:value-type="float" office:value="95405.249999999971" table:style-name="ce3">
            <text:p>95405,3</text:p>
          </table:table-cell>
          <table:table-cell office:value-type="float" office:value="1962.2999999999979" table:style-name="ce3">
            <text:p>1962,3</text:p>
          </table:table-cell>
          <table:table-cell office:value-type="float" office:value="10" table:style-name="ce3">
            <text:p>10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4117.0629900000013" table:style-name="ce3">
            <text:p>4117,1</text:p>
          </table:table-cell>
          <table:table-cell office:value-type="float" office:value="3968.5967600000022" table:style-name="ce3">
            <text:p>3968,6</text:p>
          </table:table-cell>
          <table:table-cell office:value-type="float" office:value="26363.47702999998" table:style-name="ce3">
            <text:p>26363,5</text:p>
          </table:table-cell>
          <table:table-cell office:value-type="float" office:value="130553.88000000008" table:style-name="ce3">
            <text:p>130553,9</text:p>
          </table:table-cell>
          <table:table-cell office:value-type="float" office:value="152861.24000000002" table:style-name="ce3">
            <text:p>152861,2</text:p>
          </table:table-cell>
          <table:table-cell office:value-type="float" office:value="2952.8700000000017" table:style-name="ce3">
            <text:p>2952,9</text:p>
          </table:table-cell>
          <table:table-cell office:value-type="float" office:value="13" table:style-name="ce3">
            <text:p>13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2015.7795899999971" table:style-name="ce3">
            <text:p>2015,8</text:p>
          </table:table-cell>
          <table:table-cell office:value-type="float" office:value="1869.8279499999987" table:style-name="ce3">
            <text:p>1869,8</text:p>
          </table:table-cell>
          <table:table-cell office:value-type="float" office:value="31266.247000000025" table:style-name="ce3">
            <text:p>31266,2</text:p>
          </table:table-cell>
          <table:table-cell office:value-type="float" office:value="106460.17999999998" table:style-name="ce3">
            <text:p>106460,2</text:p>
          </table:table-cell>
          <table:table-cell office:value-type="float" office:value="107297.44999999982" table:style-name="ce3">
            <text:p>107297,5</text:p>
          </table:table-cell>
          <table:table-cell office:value-type="float" office:value="1844.6599999999989" table:style-name="ce3">
            <text:p>1844,7</text:p>
          </table:table-cell>
          <table:table-cell office:value-type="float" office:value="11" table:style-name="ce3">
            <text:p>11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6185.1182800000079" table:style-name="ce3">
            <text:p>6185,1</text:p>
          </table:table-cell>
          <table:table-cell office:value-type="float" office:value="2576.098129999998" table:style-name="ce3">
            <text:p>2576,1</text:p>
          </table:table-cell>
          <table:table-cell office:value-type="float" office:value="33627.097159999983" table:style-name="ce3">
            <text:p>33627,1</text:p>
          </table:table-cell>
          <table:table-cell office:value-type="float" office:value="145586.12999999998" table:style-name="ce3">
            <text:p>145586,1</text:p>
          </table:table-cell>
          <table:table-cell office:value-type="float" office:value="149208.22" table:style-name="ce3">
            <text:p>149208,2</text:p>
          </table:table-cell>
          <table:table-cell office:value-type="float" office:value="2673.9000000000015" table:style-name="ce3">
            <text:p>2673,9</text:p>
          </table:table-cell>
          <table:table-cell office:value-type="float" office:value="31" table:style-name="ce3">
            <text:p>31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3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4396.1001800000013" table:style-name="ce3">
            <text:p>4396,1</text:p>
          </table:table-cell>
          <table:table-cell office:value-type="float" office:value="3350.8293499999972" table:style-name="ce3">
            <text:p>3350,8</text:p>
          </table:table-cell>
          <table:table-cell office:value-type="float" office:value="40122.79498999998" table:style-name="ce3">
            <text:p>40122,8</text:p>
          </table:table-cell>
          <table:table-cell office:value-type="float" office:value="93213.51" table:style-name="ce3">
            <text:p>93213,5</text:p>
          </table:table-cell>
          <table:table-cell office:value-type="float" office:value="137627.01" table:style-name="ce3">
            <text:p>137627,0</text:p>
          </table:table-cell>
          <table:table-cell office:value-type="float" office:value="2717.8600000000015" table:style-name="ce3">
            <text:p>2717,9</text:p>
          </table:table-cell>
          <table:table-cell office:value-type="float" office:value="21" table:style-name="ce3">
            <text:p>21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3170.5265700000004" table:style-name="ce3">
            <text:p>3170,5</text:p>
          </table:table-cell>
          <table:table-cell office:value-type="float" office:value="2428.2424300000002" table:style-name="ce3">
            <text:p>2428,2</text:p>
          </table:table-cell>
          <table:table-cell office:value-type="float" office:value="18013.004560000012" table:style-name="ce3">
            <text:p>18013,0</text:p>
          </table:table-cell>
          <table:table-cell office:value-type="float" office:value="80797.599999999991" table:style-name="ce3">
            <text:p>80797,6</text:p>
          </table:table-cell>
          <table:table-cell office:value-type="float" office:value="90584.890000000043" table:style-name="ce3">
            <text:p>90584,9</text:p>
          </table:table-cell>
          <table:table-cell office:value-type="float" office:value="1752.1300000000006" table:style-name="ce3">
            <text:p>1752,1</text:p>
          </table:table-cell>
          <table:table-cell office:value-type="float" office:value="2" table:style-name="ce3">
            <text:p>2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3654.9058200000031" table:style-name="ce3">
            <text:p>3654,9</text:p>
          </table:table-cell>
          <table:table-cell office:value-type="float" office:value="2592.6047399999984" table:style-name="ce3">
            <text:p>2592,6</text:p>
          </table:table-cell>
          <table:table-cell office:value-type="float" office:value="12928.852690000005" table:style-name="ce3">
            <text:p>12928,9</text:p>
          </table:table-cell>
          <table:table-cell office:value-type="float" office:value="105956.01999999995" table:style-name="ce3">
            <text:p>105956,0</text:p>
          </table:table-cell>
          <table:table-cell office:value-type="float" office:value="102849.67" table:style-name="ce3">
            <text:p>102849,7</text:p>
          </table:table-cell>
          <table:table-cell office:value-type="float" office:value="2871.18" table:style-name="ce3">
            <text:p>2871,2</text:p>
          </table:table-cell>
          <table:table-cell office:value-type="float" office:value="36" table:style-name="ce3">
            <text:p>36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158.3452799999986" table:style-name="ce3">
            <text:p>2158,3</text:p>
          </table:table-cell>
          <table:table-cell office:value-type="float" office:value="2703.891479999997" table:style-name="ce3">
            <text:p>2703,9</text:p>
          </table:table-cell>
          <table:table-cell office:value-type="float" office:value="25360.534799999987" table:style-name="ce3">
            <text:p>25360,5</text:p>
          </table:table-cell>
          <table:table-cell office:value-type="float" office:value="124887.52999999997" table:style-name="ce3">
            <text:p>124887,5</text:p>
          </table:table-cell>
          <table:table-cell office:value-type="float" office:value="94665.209999999977" table:style-name="ce3">
            <text:p>94665,2</text:p>
          </table:table-cell>
          <table:table-cell office:value-type="float" office:value="2361.3200000000006" table:style-name="ce3">
            <text:p>2361,3</text:p>
          </table:table-cell>
          <table:table-cell office:value-type="float" office:value="26" table:style-name="ce3">
            <text:p>26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4236.3483699999988" table:style-name="ce3">
            <text:p>4236,3</text:p>
          </table:table-cell>
          <table:table-cell office:value-type="float" office:value="3764.69355" table:style-name="ce3">
            <text:p>3764,7</text:p>
          </table:table-cell>
          <table:table-cell office:value-type="float" office:value="23482.024500000007" table:style-name="ce3">
            <text:p>23482,0</text:p>
          </table:table-cell>
          <table:table-cell office:value-type="float" office:value="71055.790000000023" table:style-name="ce3">
            <text:p>71055,8</text:p>
          </table:table-cell>
          <table:table-cell office:value-type="float" office:value="73572.040000000008" table:style-name="ce3">
            <text:p>73572,0</text:p>
          </table:table-cell>
          <table:table-cell office:value-type="float" office:value="1338.7899999999993" table:style-name="ce3">
            <text:p>1338,8</text:p>
          </table:table-cell>
          <table:table-cell office:value-type="float" office:value="0" table:style-name="ce3">
            <text:p>0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1674.4232799999995" table:style-name="ce3">
            <text:p>1674,4</text:p>
          </table:table-cell>
          <table:table-cell office:value-type="float" office:value="1298.0488400000006" table:style-name="ce3">
            <text:p>1298,0</text:p>
          </table:table-cell>
          <table:table-cell office:value-type="float" office:value="26681.503879999989" table:style-name="ce3">
            <text:p>26681,5</text:p>
          </table:table-cell>
          <table:table-cell office:value-type="float" office:value="89479.050000000032" table:style-name="ce3">
            <text:p>89479,1</text:p>
          </table:table-cell>
          <table:table-cell office:value-type="float" office:value="105569.22999999985" table:style-name="ce3">
            <text:p>105569,2</text:p>
          </table:table-cell>
          <table:table-cell office:value-type="float" office:value="1818.8699999999988" table:style-name="ce3">
            <text:p>1818,9</text:p>
          </table:table-cell>
          <table:table-cell office:value-type="float" office:value="6" table:style-name="ce3">
            <text:p>6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919.0606099999995" table:style-name="ce3">
            <text:p>2919,1</text:p>
          </table:table-cell>
          <table:table-cell office:value-type="float" office:value="2695.5336300000004" table:style-name="ce3">
            <text:p>2695,5</text:p>
          </table:table-cell>
          <table:table-cell office:value-type="float" office:value="22147.787180000003" table:style-name="ce3">
            <text:p>22147,8</text:p>
          </table:table-cell>
          <table:table-cell office:value-type="float" office:value="89502.359999999986" table:style-name="ce3">
            <text:p>89502,4</text:p>
          </table:table-cell>
          <table:table-cell office:value-type="float" office:value="141538.18999999983" table:style-name="ce3">
            <text:p>141538,2</text:p>
          </table:table-cell>
          <table:table-cell office:value-type="float" office:value="1660.8399999999992" table:style-name="ce3">
            <text:p>1660,8</text:p>
          </table:table-cell>
          <table:table-cell office:value-type="float" office:value="10" table:style-name="ce3">
            <text:p>10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4066.7289799999971" table:style-name="ce3">
            <text:p>4066,7</text:p>
          </table:table-cell>
          <table:table-cell office:value-type="float" office:value="5300.2738400000007" table:style-name="ce3">
            <text:p>5300,3</text:p>
          </table:table-cell>
          <table:table-cell office:value-type="float" office:value="34067.378129999997" table:style-name="ce3">
            <text:p>34067,4</text:p>
          </table:table-cell>
          <table:table-cell office:value-type="float" office:value="115735.45999999993" table:style-name="ce3">
            <text:p>115735,5</text:p>
          </table:table-cell>
          <table:table-cell office:value-type="float" office:value="97956.750000000058" table:style-name="ce3">
            <text:p>97956,8</text:p>
          </table:table-cell>
          <table:table-cell office:value-type="float" office:value="1890.4199999999987" table:style-name="ce3">
            <text:p>1890,4</text:p>
          </table:table-cell>
          <table:table-cell office:value-type="float" office:value="0" table:style-name="ce3">
            <text:p>0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3177.3441499999994" table:style-name="ce3">
            <text:p>3177,3</text:p>
          </table:table-cell>
          <table:table-cell office:value-type="float" office:value="6157.4393700000001" table:style-name="ce3">
            <text:p>6157,4</text:p>
          </table:table-cell>
          <table:table-cell office:value-type="float" office:value="20597.20613000001" table:style-name="ce3">
            <text:p>20597,2</text:p>
          </table:table-cell>
          <table:table-cell office:value-type="float" office:value="107039.28000000006" table:style-name="ce3">
            <text:p>107039,3</text:p>
          </table:table-cell>
          <table:table-cell office:value-type="float" office:value="117943.76999999993" table:style-name="ce3">
            <text:p>117943,8</text:p>
          </table:table-cell>
          <table:table-cell office:value-type="float" office:value="2006.2899999999993" table:style-name="ce3">
            <text:p>2006,3</text:p>
          </table:table-cell>
          <table:table-cell office:value-type="float" office:value="39" table:style-name="ce3">
            <text:p>39,0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P_48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673.7713800000051" table:style-name="ce3">
            <text:p>2673,8</text:p>
          </table:table-cell>
          <table:table-cell office:value-type="float" office:value="2952.4075500000004" table:style-name="ce3">
            <text:p>2952,4</text:p>
          </table:table-cell>
          <table:table-cell office:value-type="float" office:value="25055.675309999991" table:style-name="ce3">
            <text:p>25055,7</text:p>
          </table:table-cell>
          <table:table-cell office:value-type="float" office:value="107177.75999999995" table:style-name="ce3">
            <text:p>107177,8</text:p>
          </table:table-cell>
          <table:table-cell office:value-type="float" office:value="101678.40999999999" table:style-name="ce3">
            <text:p>101678,4</text:p>
          </table:table-cell>
          <table:table-cell office:value-type="float" office:value="2018.0499999999997" table:style-name="ce3">
            <text:p>2018,1</text:p>
          </table:table-cell>
          <table:table-cell office:value-type="float" office:value="6" table:style-name="ce3">
            <text:p>6,0</text:p>
          </table:table-cell>
          <table:table-cell table:number-columns-repeated="16372"/>
        </table:table-row>
        <table:table-row table:number-rows-repeated="104853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CHELO</meta:initial-creator>
    <dc:creator>MARIA CONSUELO SAIZ MANZANARES</dc:creator>
    <meta:creation-date>2025-07-22T09:31:24Z</meta:creation-date>
    <dc:date>2026-08-17T07:52:55Z</dc:date>
  </office:meta>
</office:document-meta>
</file>